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Pictures/10000000000005060000063ECF9E7FAD.jpg" manifest:media-type="image/jpeg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Noto Serif CJK SC" svg:font-family="'Noto Serif CJK SC'" style:font-family-generic="system" style:font-pitch="variable"/>
  </office:font-face-decls>
  <office:automatic-styles>
    <style:style style:name="P1" style:family="paragraph" style:parent-style-name="Standard">
      <style:paragraph-properties fo:text-align="justify" style:justify-single-word="false"/>
    </style:style>
    <style:style style:name="fr1" style:family="graphic" style:parent-style-name="Graphics">
      <style:graphic-properties style:vertical-pos="top" style:vertical-rel="paragraph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Por que as abelhas constroem em hexágonos — a engenharia perfeita do favo. Não é acaso. O hexágono é a forma geométrica mais eficiente que existe para armazenar o máximo de conteúdo usando o mínimo de material. A matemática por trás do hexágono: Entre todas as formas que se encaixam sem deixar espaços vazios (triângulos, quadrados, hexágonos), o hexágono tem a menor relação perímetro/área. Tradução prática: As abelhas gastam 30% menos cera construindo em hexágonos do que gastariam com quadrados para o mesmo volume de armazenamento. Como a cera é produzida: Operárias jovens (12-18 dias de idade) possuem glândulas cerígenas no abdômen que secretam escamas de cera. Para produzir 1 kg de cera, as abelhas precisam consumir 6-7 kg de mel. Cada grama de cera economizada representa mel disponível para a colônia sobreviver ao inverno. A construção é um trabalho coletivo: Operárias constroem simultaneamente de diferentes pontos do favo. Mesmo assim, as células se encontram perfeitamente alinhadas — sem planta, sem medição, apenas instinto codificado em milhões de anos de evolução. A temperatura da cera durante a construção (cerca de 40°C) permite que ela seja moldada, mas solidifica rapidamente ao esfriar — criando estruturas incrivelmente resistentes. O que cada célula armazena: Células de operárias: 5,2-5,4 mm de diâmetro — abrigam ovos, larvas e pupas de operárias, ou armazenam mel e pólen. Células de zangões: 6,2-6,9 mm — maiores porque zangões são maiores. Células reais: Construídas verticalmente, em formato de amendoim — exclusivas para desenvolver novas rainhas. Resistência estrutural impressionante: Um favo de 100g de cera pode suportar até 4 kg de mel. A estrutura hexagonal distribui peso uniformemente, evitando pontos de ruptura. Quando você vê um favo, está olhando para uma das estruturas mais eficientes já criadas na natureza — e cada célula foi construída no escuro, por insetos de 100 mg, trabalhando juntos sem coordenação central.</text:p>
      <text:p text:style-name="P1"/>
      <text:p text:style-name="P1"><draw:frame draw:style-name="fr1" draw:name="Imagem1" text:anchor-type="char" svg:width="12.457cm" svg:height="15.478cm" draw:z-index="0"><draw:image xlink:href="Pictures/10000000000005060000063ECF9E7FAD.jpg" xlink:type="simple" xlink:show="embed" xlink:actuate="onLoad" draw:mime-type="image/jpeg"/></draw:frame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Noto Serif CJK SC" svg:font-family="'Noto Serif CJK SC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pt" fo:country="PT" style:letter-kerning="true" style:font-name-asian="Noto Serif CJK SC" style:font-size-asian="10.5pt" style:language-asian="zh" style:country-asian="CN" style:font-name-complex="Noto Sans Devanagari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PT" style:letter-kerning="true" style:font-name-asian="Noto Serif CJK SC" style:font-size-asian="10.5pt" style:language-asian="zh" style:country-asian="CN" style:font-name-complex="Noto Sans Devanagari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Noto Sans Devanagari1" style:font-family-complex="'Noto Sans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Noto Sans Devanagari" style:font-family-complex="'Noto Sans Devanagari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Noto Sans Devanagari" style:font-family-complex="'Noto Sans Devanagari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Noto Sans Devanagari" style:font-family-complex="'Noto Sans Devanagari'" style:font-family-generic-complex="swiss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6-01-12T22:11:21.278352521</meta:creation-date>
    <dc:date>2026-01-12T22:16:59.865065758</dc:date>
    <meta:editing-duration>PT5M39S</meta:editing-duration>
    <meta:editing-cycles>1</meta:editing-cycles>
    <meta:document-statistic meta:table-count="0" meta:image-count="1" meta:object-count="0" meta:page-count="1" meta:paragraph-count="1" meta:word-count="300" meta:character-count="1968" meta:non-whitespace-character-count="1662"/>
    <meta:generator>LibreOffice/24.2.7.2$Linux_X86_64 LibreOffice_project/420$Build-2</meta:generator>
  </office:meta>
</office:document-meta>
</file>